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Times New Roman" svg:font-family="&quot;Times New Roman&quot;"/>
    <style:font-face style:name="Segoe UI Symbol" svg:font-family="&quot;Segoe UI Symbol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Segoe UI Symbol" style:font-name-asian="Segoe UI Symbol" style:font-name-complex="Segoe UI Symbo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2225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4.445cm"/>
    </style:style>
    <style:style style:name="co5" style:family="table-column">
      <style:table-column-properties fo:break-before="auto" style:column-width="3.86291666666667cm"/>
    </style:style>
    <style:style style:name="co6" style:family="table-column">
      <style:table-column-properties fo:break-before="auto" style:column-width="4.86833333333333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37.5pt" style:use-optimal-row-height="false" fo:break-before="auto"/>
    </style:style>
    <style:style style:name="ro6" style:family="table-row">
      <style:table-row-properties style:row-height="4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立白河商工_學生印領清冊_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4" table:default-cell-style-name="ce1"/>
        <table:table-row table:style-name="ro1">
          <table:table-cell office:value-type="string" table:number-columns-spanned="10" table:number-rows-spanned="1" table:style-name="ce12">
            <text:p><text:span text:style-name="T4">國立白河商工</text:span><text:span text:style-name="T3"><text:s/></text:span><text:span text:style-name="T4">學生印領清冊</text:span><text:span text:style-name="T3"><text:s text:c="5"/>115.08.16</text:span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8">
            <text:p>填表人：　　　　　　　　　　　　　　　　　　　　　　　　　　　 <text:s text:c="29"/>　填表日期：　　　年　　月　　日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style-name="ce3"/>
          <table:table-cell office:value-type="string" table:number-columns-spanned="7" table:number-rows-spanned="1" table:style-name="ce9">
            <text:p><text:span text:style-name="T5">承辦單位填寫</text:span></text:p>
          </table:table-cell>
          <table:covered-table-cell table:number-columns-repeated="6"/>
          <table:table-cell office:value-type="string" table:number-columns-spanned="2" table:number-rows-spanned="1" table:style-name="ce9">
            <text:p><text:span text:style-name="T5">學生填寫</text:span></text:p>
          </table:table-cell>
          <table:covered-table-cell/>
          <table:table-cell table:number-columns-repeated="16374"/>
        </table:table-row>
        <table:table-row table:style-name="ro3">
          <table:table-cell office:value-type="string" table:style-name="ce2">
            <text:p>編號</text:p>
          </table:table-cell>
          <table:table-cell office:value-type="string" table:style-name="ce2">
            <text:p>班<text:span text:style-name="T1">　　</text:span>級</text:p>
          </table:table-cell>
          <table:table-cell office:value-type="string" table:style-name="ce2">
            <text:p>姓<text:span text:style-name="T1">　　</text:span>名</text:p>
          </table:table-cell>
          <table:table-cell office:value-type="string" table:style-name="ce2">
            <text:p>身分證字號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單<text:span text:style-name="T1">　　</text:span>價</text:p>
          </table:table-cell>
          <table:table-cell office:value-type="string" table:style-name="ce2">
            <text:p>總<text:span text:style-name="T1">　　</text:span>價</text:p>
          </table:table-cell>
          <table:table-cell office:value-type="string" table:style-name="ce2">
            <text:p>備註<text:span text:style-name="T6">(</text:span>經費計算說明<text:span text:style-name="T6">)</text:span></text:p>
          </table:table-cell>
          <table:table-cell office:value-type="string" table:style-name="ce2">
            <text:p>撥款方式</text:p>
          </table:table-cell>
          <table:table-cell office:value-type="string" table:style-name="ce2">
            <text:p>領款簽名</text:p>
          </table:table-cell>
          <table:table-cell table:number-columns-repeated="16374"/>
        </table:table-row>
        <table:table-row table:style-name="ro4">
          <table:table-cell office:value-type="float" office:value="1" table:style-name="ce4">
            <text:p>1</text:p>
          </table:table-cell>
          <table:table-cell office:value-type="string" table:style-name="ce5">
            <text:p/>
            <text:p/>
          </table:table-cell>
          <table:table-cell table:number-columns-repeated="6" table:style-name="ce4"/>
          <table:table-cell office:value-type="string" table:style-name="ce4">
            <text:p><text:span text:style-name="T7">□</text:span><text:span text:style-name="T2">銀行</text:span><text:span text:style-name="T7">□</text:span><text:span text:style-name="T2">郵局</text:span><text:span text:style-name="T7">□</text:span><text:span text:style-name="T2">自領</text:span>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float" office:value="2" table:style-name="ce4">
            <text:p>2</text:p>
          </table:table-cell>
          <table:table-cell office:value-type="string" table:style-name="ce5">
            <text:p/>
            <text:p/>
          </table:table-cell>
          <table:table-cell table:number-columns-repeated="6" table:style-name="ce4"/>
          <table:table-cell office:value-type="string" table:style-name="ce4">
            <text:p><text:span text:style-name="T7">□</text:span><text:span text:style-name="T2">銀行</text:span><text:span text:style-name="T7">□</text:span><text:span text:style-name="T2">郵局</text:span><text:span text:style-name="T7">□</text:span><text:span text:style-name="T2">自領</text:span>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float" office:value="3" table:style-name="ce4">
            <text:p>3</text:p>
          </table:table-cell>
          <table:table-cell office:value-type="string" table:style-name="ce5">
            <text:p/>
            <text:p/>
          </table:table-cell>
          <table:table-cell table:number-columns-repeated="6" table:style-name="ce4"/>
          <table:table-cell office:value-type="string" table:style-name="ce4">
            <text:p><text:span text:style-name="T7">□</text:span><text:span text:style-name="T2">銀行</text:span><text:span text:style-name="T7">□</text:span><text:span text:style-name="T2">郵局</text:span><text:span text:style-name="T7">□</text:span><text:span text:style-name="T2">自領</text:span>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float" office:value="4" table:style-name="ce4">
            <text:p>4</text:p>
          </table:table-cell>
          <table:table-cell office:value-type="string" table:style-name="ce5">
            <text:p/>
            <text:p/>
          </table:table-cell>
          <table:table-cell table:number-columns-repeated="6" table:style-name="ce4"/>
          <table:table-cell office:value-type="string" table:style-name="ce4">
            <text:p><text:span text:style-name="T7">□</text:span><text:span text:style-name="T2">銀行</text:span><text:span text:style-name="T7">□</text:span><text:span text:style-name="T2">郵局</text:span><text:span text:style-name="T7">□</text:span><text:span text:style-name="T2">自領</text:span>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float" office:value="5" table:style-name="ce4">
            <text:p>5</text:p>
          </table:table-cell>
          <table:table-cell office:value-type="string" table:style-name="ce5">
            <text:p/>
            <text:p/>
          </table:table-cell>
          <table:table-cell table:number-columns-repeated="6" table:style-name="ce4"/>
          <table:table-cell office:value-type="string" table:style-name="ce4">
            <text:p><text:span text:style-name="T7">□</text:span><text:span text:style-name="T2">銀行</text:span><text:span text:style-name="T7">□</text:span><text:span text:style-name="T2">郵局</text:span><text:span text:style-name="T7">□</text:span><text:span text:style-name="T2">自領</text:span>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float" office:value="6" table:style-name="ce4">
            <text:p>6</text:p>
          </table:table-cell>
          <table:table-cell office:value-type="string" table:style-name="ce5">
            <text:p/>
            <text:p/>
          </table:table-cell>
          <table:table-cell table:number-columns-repeated="6" table:style-name="ce4"/>
          <table:table-cell office:value-type="string" table:style-name="ce4">
            <text:p><text:span text:style-name="T7">□</text:span><text:span text:style-name="T2">銀行</text:span><text:span text:style-name="T7">□</text:span><text:span text:style-name="T2">郵局</text:span><text:span text:style-name="T7">□</text:span><text:span text:style-name="T2">自領</text:span>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5">
            <text:p/>
            <text:p/>
          </table:table-cell>
          <table:table-cell table:number-columns-repeated="6" table:style-name="ce4"/>
          <table:table-cell office:value-type="string" table:style-name="ce4">
            <text:p><text:span text:style-name="T7">□</text:span><text:span text:style-name="T2">銀行</text:span><text:span text:style-name="T7">□</text:span><text:span text:style-name="T2">郵局</text:span><text:span text:style-name="T7">□</text:span><text:span text:style-name="T2">自領</text:span>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float" office:value="8" table:style-name="ce4">
            <text:p>8</text:p>
          </table:table-cell>
          <table:table-cell office:value-type="string" table:style-name="ce5">
            <text:p/>
            <text:p/>
          </table:table-cell>
          <table:table-cell table:number-columns-repeated="6" table:style-name="ce4"/>
          <table:table-cell office:value-type="string" table:style-name="ce4">
            <text:p><text:span text:style-name="T7">□</text:span><text:span text:style-name="T2">銀行</text:span><text:span text:style-name="T7">□</text:span><text:span text:style-name="T2">郵局</text:span><text:span text:style-name="T7">□</text:span><text:span text:style-name="T2">自領</text:span>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float" office:value="9" table:style-name="ce4">
            <text:p>9</text:p>
          </table:table-cell>
          <table:table-cell office:value-type="string" table:style-name="ce5">
            <text:p/>
            <text:p/>
          </table:table-cell>
          <table:table-cell table:number-columns-repeated="6" table:style-name="ce4"/>
          <table:table-cell office:value-type="string" table:style-name="ce4">
            <text:p><text:span text:style-name="T7">□</text:span><text:span text:style-name="T2">銀行</text:span><text:span text:style-name="T7">□</text:span><text:span text:style-name="T2">郵局</text:span><text:span text:style-name="T7">□</text:span><text:span text:style-name="T2">自領</text:span>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float" office:value="10" table:style-name="ce4">
            <text:p>10</text:p>
          </table:table-cell>
          <table:table-cell office:value-type="string" table:style-name="ce5">
            <text:p/>
            <text:p/>
          </table:table-cell>
          <table:table-cell table:number-columns-repeated="6" table:style-name="ce4"/>
          <table:table-cell office:value-type="string" table:style-name="ce4">
            <text:p><text:span text:style-name="T7">□</text:span><text:span text:style-name="T2">銀行</text:span><text:span text:style-name="T7">□</text:span><text:span text:style-name="T2">郵局</text:span><text:span text:style-name="T7">□</text:span><text:span text:style-name="T2">自領</text:span></text:p>
          </table:table-cell>
          <table:table-cell table:style-name="ce4"/>
          <table:table-cell table:number-columns-repeated="16374"/>
        </table:table-row>
        <table:table-row table:style-name="ro5">
          <table:table-cell office:value-type="string" table:number-columns-spanned="6" table:number-rows-spanned="1" table:style-name="ce10">
            <text:p><text:s text:c="2"/><text:span text:style-name="T2">合計</text:span></text:p>
          </table:table-cell>
          <table:covered-table-cell table:number-columns-repeated="5"/>
          <table:table-cell office:value-type="float" office:value="0" table:formula="of:=SUM([.A15:.F15])" table:style-name="ce4">
            <text:p>0</text:p>
          </table:table-cell>
          <table:table-cell table:number-columns-repeated="3" table:style-name="ce4"/>
          <table:table-cell table:number-columns-repeated="16374"/>
        </table:table-row>
        <table:table-row table:style-name="ro6">
          <table:table-cell office:value-type="string" table:number-columns-spanned="10" table:number-rows-spanned="1" table:style-name="ce11">
            <text:p><text:span text:style-name="T2">承辦單位核章</text:span><text:span text:style-name="T1">　　　　　　</text:span><text:span text:style-name="T2">出納組核章</text:span><text:span text:style-name="T1">　　　　　　</text:span><text:span text:style-name="T2">主計室核章</text:span><text:span text:style-name="T1">　　　　　　</text:span><text:span text:style-name="T2">校長核章</text:span><text:s text:c="3"/>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number-columns-repeated="10" table:style-name="ce6"/>
          <table:table-cell table:number-columns-repeated="16374"/>
        </table:table-row>
        <table:table-row table:number-rows-repeated="1048559" table:style-name="ro2">
          <table:table-cell table:number-columns-repeated="16384"/>
        </table:table-row>
        <table:named-expressions>
          <table:named-range table:name="Print_Area" table:cell-range-address="國立白河商工_學生印領清冊_.$A$1:國立白河商工_學生印領清冊_.$J$16" table:base-cell-address="國立白河商工_學生印領清冊_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Times New Roman" svg:font-family="&quot;Times New Roman&quot;"/>
    <style:font-face style:name="Segoe UI Symbol" svg:font-family="&quot;Segoe UI Symbol&quot;"/>
  </office:font-face-decls>
  <office:styles>
    <number:number-style style:name="N0">
      <number:number number:min-integer-digits="1"/>
    </number:number-style>
    <style:style style:name="S0" style:family="table-cell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S1" style:family="table-cell" style:data-style-name="N0">
      <style:table-cell-properties style:vertical-align="top" fo:background-color="#FFFFFF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S10" style:family="table-cell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S11" style:family="table-cell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S12" style:family="table-cell" style:data-style-name="N0">
      <style:table-cell-properties style:vertical-align="to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S13" style:family="table-cell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S2" style:family="table-cell" style:data-style-name="N0">
      <style:table-cell-properties style:vertical-align="top" fo:background-color="#FFFFFF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style:font-family-generic="script"/>
    </style:style>
    <style:style style:name="S3" style:family="table-cell" style:data-style-name="N0">
      <style:table-cell-properties style:vertical-align="top" fo:background-color="#FFFFFF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S4" style:family="table-cell" style:data-style-name="N0">
      <style:table-cell-properties style:vertical-align="to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S5" style:family="table-cell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S6" style:family="table-cell" style:data-style-name="N0">
      <style:table-cell-properties style:vertical-align="to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S7" style:family="table-cell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S8" style:family="table-cell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S9" style:family="table-cell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5427</meta:generator>
    <meta:initial-creator>user</meta:initial-creator>
    <dc:creator>acer</dc:creator>
    <meta:creation-date>2009-02-23T06:04:44Z</meta:creation-date>
    <dc:date>2026-08-21T08:02:47Z</dc:date>
    <meta:print-date>2026-08-21T07:57:27Z</meta:print-date>
  </office:meta>
</office:document-meta>
</file>